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da8d75b695a69e5566c157483bab4ce.png"/>
  <manifest:file-entry manifest:media-type="image/png" manifest:full-path="Pictures/9623c713de60a89c3542f7ce29024996.png"/>
  <manifest:file-entry manifest:media-type="image/png" manifest:full-path="Pictures/d6491f5a50d732eeabae2a45649cdc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ueberblick_dbs_-_digital_1"/><text:bookmark-start text:name="ueberblick_dbs_-_digital"/>Überblick DBS - digital<text:bookmark-end text:name="__RefHeading___ueberblick_dbs_-_digital_1"/><text:bookmark-end text:name="ueberblick_dbs_-_digital"/></text:h>
      <text:p text:style-name="Text_20_body">Auf diesen Seiten findet man Informationen und Hilfestellungen zu den digitalen Diensten und Geräten an der Dietrich-Bonhoeffer-Schule. Verwenden Sie zur Navigation die Seitenleiste oder gehen Sie zur Übersicht über alle Artikel.
Eine kurze Zusammenfassung der wichtigsten Punkte findet man im Dokument <text:a xlink:type="simple" xlink:href="https://www.wiki.dietrich-bonhoeffer-schule-lich.de/lib/exe/fetch.php?media=unterricht:allgemeine_informationen.pdf" text:style-name="Internet_20_link" text:visited-style-name="Visited_20_Internet_20_Link">Allgemeine Informationen</text:a>, das aber nicht ständig aktualisiert wird.</text:p>
      <text:p text:style-name="Text_20_body"><text:span text:style-name="Emphasis">Sebastian Block (Systembetreuer)</text:span></text:p>
      <text:h text:style-name="Heading_20_2" text:outline-level="2"><text:bookmark-start text:name="__RefHeading___iserv_2"/><text:bookmark-start text:name="iserv"/>IServ<text:bookmark-end text:name="__RefHeading___iserv_2"/><text:bookmark-end text:name="iserv"/></text:h>
      <text:p text:style-name="Text_20_body"><draw:frame draw:style-name="media" draw:name="0" text:anchor-type="as-char" draw:z-index="0" svg:width="10.5833333333cm" svg:height="3.42167919799cm"><draw:image xlink:href="Pictures/1da8d75b695a69e5566c157483bab4ce.png" xlink:type="simple" xlink:show="embed" xlink:actuate="onLoad"/></draw:frame></text:p>
      <text:p text:style-name="Text_20_body">IServ ist die pädagogische Netzwerklösung an der DBS. Sie dient dient als Kommunikationsplattform und Dateiablage. Mit IServ werden aber auch sämtliche Rechner und Tablets im Unterrichtsnetz verwaltet und für die Ausleihe buchbar gemacht. Es regelt den Zugang zum WLAN in der Schule. Außerdem bietet IServ für alle Schüler u.a. den Zugriff auf die Eigenen Dateien auf dem Schulserver sowie eine eigene E-Mail-Adresse.</text:p>
      <text:h text:style-name="Heading_20_2" text:outline-level="2"><text:bookmark-start text:name="__RefHeading___microsoft_3"/><text:bookmark-start text:name="microsoft"/>Microsoft<text:bookmark-end text:name="__RefHeading___microsoft_3"/><text:bookmark-end text:name="microsoft"/></text:h>
      <text:p text:style-name="Text_20_body"><draw:frame draw:style-name="media" draw:name="1" text:anchor-type="as-char" draw:z-index="1" svg:width="10.5833333333cm" svg:height="2.41628614916cm"><draw:image xlink:href="Pictures/9623c713de60a89c3542f7ce29024996.png" xlink:type="simple" xlink:show="embed" xlink:actuate="onLoad"/></draw:frame></text:p>
      <text:p text:style-name="Text_20_body">Die DBS hat eine Schullizenz für Microsoft Office 365, das allen Schülern und Lehrern ermöglicht, Microsoft Office ohne weitere Kosten herunterzuladen und auf bis zu fünf Endgeräten zu installieren.</text:p>
      <text:h text:style-name="Heading_20_2" text:outline-level="2"><text:bookmark-start text:name="__RefHeading___schulportal_4"/><text:bookmark-start text:name="schulportal"/>Schulportal<text:bookmark-end text:name="__RefHeading___schulportal_4"/><text:bookmark-end text:name="schulportal"/></text:h>
      <text:p text:style-name="Text_20_body"><draw:frame draw:style-name="media" draw:name="2" text:anchor-type="as-char" draw:z-index="2" svg:width="10.5833333333cm" svg:height="1.60456989247cm"><draw:image xlink:href="Pictures/d6491f5a50d732eeabae2a45649cdccb.png" xlink:type="simple" xlink:show="embed" xlink:actuate="onLoad"/></draw:frame></text:p>
      <text:p text:style-name="Text_20_body">Das Schulportal ersetzt zunächst die analogen Klassenbücher und könnte zukünftig dem Informationsaustausch zwischen der Schule und den Eltern die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start</dc:title>
  </office:meta>
</office:document-meta>
</file>