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8906171e2c810fe354014815074d83.png"/>
  <manifest:file-entry manifest:media-type="image/png" manifest:full-path="Pictures/14e30bb47c63eaf2dd4d9bd77aaff5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serv:iserv_mail"/><text:bookmark-start text:name="__RefHeading___iserv_-_e-mail_1"/><text:bookmark-start text:name="iserv_-_e-mail"/>IServ - E-Mail<text:bookmark-end text:name="__RefHeading___iserv_-_e-mail_1"/><text:bookmark-end text:name="iserv_-_e-mail"/></text:h>
      <text:p text:style-name="Text_20_body">Über IServ wird jedem Lehrer und Schüler eine E-Mail-Adresse in der Form <text:span text:style-name="Strong_20_Emphasis">benutzername@dbs-lich.de</text:span>
zur Verfügung gestellt. </text:p>
      <text:p text:style-name="Text_20_body">Außerdem sind Gruppen für ganze Klassen angelegt, so dass man z.B. über die Adresse <text:span text:style-name="Strong_20_Emphasis">klasse.g5a@dbs-lich.de</text:span> eine E-Mail an alle Schüler der Klasse G5a schicken kann. Andere Gruppen müssen wie <text:a xlink:type="simple" xlink:href="https://www.wiki.dietrich-bonhoeffer-schule-lich.de/doku.php?id=wiki:iserv:iserv_sonstiges" text:style-name="Internet_20_link" text:visited-style-name="Visited_20_Internet_20_Link">hier</text:a> beschrieben erst angelegt werden.</text:p>
      <text:p text:style-name="Text_20_body">Bei E-Mails an Schüler sollte im Betreff als erstes stets das Fach genannt werden.</text:p>
      <text:p text:style-name="Text_20_body">Auf die E-Mails wird über <text:a xlink:type="simple" xlink:href="https://dbs-lich.de/iserv" text:style-name="Internet_20_link" text:visited-style-name="Visited_20_Internet_20_Link">IServ</text:a> zugegriffen. </text:p>
      <text:p text:style-name="Text_20_body"><draw:frame draw:style-name="mediacenter" draw:name="0" text:anchor-type="paragraph" draw:z-index="0" svg:width="10.5833333333cm" svg:height="10.561952862cm"><draw:image xlink:href="Pictures/2c8906171e2c810fe354014815074d83.png" xlink:type="simple" xlink:show="embed" xlink:actuate="onLoad"/></draw:frame></text:p>
      <text:p text:style-name="Text_20_body">Es ist möglich, eine Weiterleitung einzurichten. Dazu wählt man im Bereich E-Mail <text:span text:style-name="Strong_20_Emphasis">Einstellungen</text:span> aus, gibt bei E-Mail-Umleitung die E-Mail-Adresse an, an die weitergeleitet werden soll. Dann setzt man die Haken bei <text:span text:style-name="Emphasis">Eingehende E-Mails ... umleiten</text:span> und bei <text:span text:style-name="Emphasis">Eine Kopie auf dem Server behalten</text:span>, so dass die E-Mails im IServ erhalten bleiben, falls es Probleme mit der Umleitung gibt.</text:p>
      <text:p text:style-name="Text_20_body"><draw:frame draw:style-name="mediacenter" draw:name="1" text:anchor-type="paragraph" draw:z-index="1" svg:width="10.5833333333cm" svg:height="6.26974723539cm"><draw:image xlink:href="Pictures/14e30bb47c63eaf2dd4d9bd77aaff587.png" xlink:type="simple" xlink:show="embed" xlink:actuate="onLoad"/></draw:frame></text:p>
      <text:p text:style-name="Text_20_body">Wenn die IServ-App verwendet wird, kann man auf dem Smartphone eine Benachrichtigung erhalten, wenn eine E-Mail eingegangen ist.</text:p>
      <text:p text:style-name="Text_20_body">Anleitungen zum Einrichten verschiedener E-Mail-Programme und Smartphone-Apps findet man nach einem Klick auf Apps oben rechts innerhalb des E-Mail-Bereichs.</text:p>
      <text:p text:style-name="Text_20_body">Eine <text:a xlink:type="simple" xlink:href="https://iserv-bs.de/doc/modules/mail/" text:style-name="Internet_20_link" text:visited-style-name="Visited_20_Internet_20_Link">ausführliche Dokumentation</text:a> der Funktion findet man bei IServ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iserv:iserv_mail</dc:title>
  </office:meta>
</office:document-meta>
</file>