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b62f693d49fc2bded94f9bec520fee.png"/>
  <manifest:file-entry manifest:media-type="image/png" manifest:full-path="Pictures/8030ac2d5e5f89aa4025ab5dda38b0b7.png"/>
  <manifest:file-entry manifest:media-type="image/png" manifest:full-path="Pictures/542576793912226fa8b5dd2c7104b889.png"/>
  <manifest:file-entry manifest:media-type="image/png" manifest:full-path="Pictures/f8dacb855a172cc461ad711b396587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serv_allgemeines"/><text:bookmark-start text:name="__RefHeading___iserv_-_allgemeines_1"/><text:bookmark-start text:name="iserv_-_allgemeines"/>IServ - Allgemeines<text:bookmark-end text:name="__RefHeading___iserv_-_allgemeines_1"/><text:bookmark-end text:name="iserv_-_allgemeines"/></text:h>
      <text:p text:style-name="Text_20_body">IServ dient zur Verwaltung der Geräte im Schulnetzwerk und darüber hinaus zur kollaborativen Arbeit und Kommunikation mit den Schülern.</text:p>
      <text:p text:style-name="Text_20_body">Den <text:a xlink:type="simple" xlink:href="https://dbs-lich.de/iserv" text:style-name="Internet_20_link" text:visited-style-name="Visited_20_Internet_20_Link">IServ</text:a> der DBS erreicht man im Browser unter <text:a xlink:type="simple" xlink:href="https://dbs-lich.de/iserv" text:style-name="Internet_20_link" text:visited-style-name="Visited_20_Internet_20_Link">https://dbs-lich.de/iserv</text:a>. Bei der Anmeldung ist der IServ-Benutzername anzugeben, also z.B. „anna.muster“. </text:p>
      <text:p text:style-name="Text_20_body"><draw:frame draw:style-name="mediacenter" draw:name="0" text:anchor-type="paragraph" draw:z-index="0" svg:width="10.5833333333cm" svg:height="6.05916030534cm"><draw:image xlink:href="Pictures/dbb62f693d49fc2bded94f9bec520fee.png" xlink:type="simple" xlink:show="embed" xlink:actuate="onLoad"/></draw:frame></text:p>
      <text:h text:style-name="Heading_20_2" text:outline-level="2"><text:bookmark-start text:name="__RefHeading___iserv-hilfe_2"/><text:bookmark-start text:name="iserv-hilfe"/>IServ-Hilfe<text:bookmark-end text:name="__RefHeading___iserv-hilfe_2"/><text:bookmark-end text:name="iserv-hilfe"/></text:h>
      <text:p text:style-name="Text_20_body">Auf der Webseite der <text:a xlink:type="simple" xlink:href="https://iserv.eu" text:style-name="Internet_20_link" text:visited-style-name="Visited_20_Internet_20_Link">IServ GmbH</text:a> findet man weitere Informationen, z.B. die Videos <text:a xlink:type="simple" xlink:href="https://iserv.eu/videos/erste-schritte/lehrer" text:style-name="Internet_20_link" text:visited-style-name="Visited_20_Internet_20_Link">Erste Schritte für Lehrer</text:a> und <text:a xlink:type="simple" xlink:href="https://iserv.eu/videos/erste-schritte/schueler" text:style-name="Internet_20_link" text:visited-style-name="Visited_20_Internet_20_Link">Erste Schritte für Schüler</text:a>. Außerdem gibt es ein ausführliches <text:a xlink:type="simple" xlink:href="https://iserv.eu/downloads/info/" text:style-name="Internet_20_link" text:visited-style-name="Visited_20_Internet_20_Link">Benutzerhandbuch</text:a> und eine stets aktuelle <text:a xlink:type="simple" xlink:href="https://iserv.eu/doc/" text:style-name="Internet_20_link" text:visited-style-name="Visited_20_Internet_20_Link">Online-Dokumentation</text:a>.</text:p>
      <text:p text:style-name="Text_20_body">Auf dem Youtube-Kanal von <text:a xlink:type="simple" xlink:href="https://www.youtube.com/channel/UCEw6DBHEN_VcXgxzfrs-hhA/videos" text:style-name="Internet_20_link" text:visited-style-name="Visited_20_Internet_20_Link">kuhlen-unterricht-erleben</text:a> gibt es zudem eine <text:a xlink:type="simple" xlink:href="https://www.youtube.com/playlist?list=PLjrBY-kQuPHjgwuX6X4iMq7gDSh2rG0dy" text:style-name="Internet_20_link" text:visited-style-name="Visited_20_Internet_20_Link">Playlist</text:a> mit vielen Tutorials zu verschiedenen Themen.</text:p>
      <text:h text:style-name="Heading_20_2" text:outline-level="2"><text:bookmark-start text:name="__RefHeading___stoerungsmeldung_3"/><text:bookmark-start text:name="stoerungsmeldung"/>Störungsmeldung<text:bookmark-end text:name="__RefHeading___stoerungsmeldung_3"/><text:bookmark-end text:name="stoerungsmeldung"/></text:h>
      <text:p text:style-name="Text_20_body">Störungen sollten über das Modul Störungsmeldung im IServ dem Systembetreuer mitgeteilt werden. Es sollte eine möglichst genaue Beschreibung des Fehler angegeben werden. Im Modul Störungsmeldung kann dann jederzeit der Stand der Bearbeitung eingesehen werden.</text:p>
      <text:h text:style-name="Heading_20_2" text:outline-level="2"><text:bookmark-start text:name="__RefHeading___iserv-app_4"/><text:bookmark-start text:name="iserv-app"/>IServ-App<text:bookmark-end text:name="__RefHeading___iserv-app_4"/><text:bookmark-end text:name="iserv-app"/></text:h>
      <text:p text:style-name="Text_20_body">Für Android und iOS ist eine <text:a xlink:type="simple" xlink:href="https://iserv.eu/downloads/app/" text:style-name="Internet_20_link" text:visited-style-name="Visited_20_Internet_20_Link">IServ-App</text:a> verfügbar. Bei der Anmeldung ist die IServ-E-Mail-Adresse anzugeben, also z.B. „anna.muster@dbs-lich.de“.</text:p>
      <text:p text:style-name="Text_20_body"><draw:a xlink:type="simple" xlink:href="https://play.google.com/store/apps/details?id=eu.iserv.webapp"><draw:frame draw:style-name="mediacenter" draw:name="1" text:anchor-type="paragraph" draw:z-index="1" svg:width="5.29166666667cm" svg:height="1.94189602446cm"><draw:image xlink:href="Pictures/8030ac2d5e5f89aa4025ab5dda38b0b7.png" xlink:type="simple" xlink:show="embed" xlink:actuate="onLoad"/></draw:frame></draw:a>
<draw:a xlink:type="simple" xlink:href="https://apps.apple.com/de/app/iserv-3/id948660000?l=en"><draw:frame draw:style-name="mediacenter" draw:name="2" text:anchor-type="paragraph" draw:z-index="2" svg:width="5.29166666667cm" svg:height="1.65364583333cm"><draw:image xlink:href="Pictures/542576793912226fa8b5dd2c7104b889.png" xlink:type="simple" xlink:show="embed" xlink:actuate="onLoad"/></draw:frame></draw:a></text:p>
      <text:h text:style-name="Heading_20_2" text:outline-level="2"><text:bookmark-start text:name="__RefHeading___schnellzugriff_5"/><text:bookmark-start text:name="schnellzugriff"/>Schnellzugriff<text:bookmark-end text:name="__RefHeading___schnellzugriff_5"/><text:bookmark-end text:name="schnellzugriff"/></text:h>
      <text:p text:style-name="Text_20_body">Klickt man auf den Stift neben dem Schnellzugriff, so kann man durch Markieren des Sterns bestimmte Module in den Schnellzugriff schieben.</text:p>
      <text:p text:style-name="Text_20_body"><draw:frame draw:style-name="mediacenter" draw:name="3" text:anchor-type="paragraph" draw:z-index="3" svg:width="5.29166666667cm" svg:height="9.12356321839cm"><draw:image xlink:href="Pictures/f8dacb855a172cc461ad711b39658746.png" xlink:type="simple" xlink:show="embed" xlink:actuate="onLoad"/></draw:frame></text:p>
      <text:p text:style-name="Text_20_body">Dies ist auch in einem Video des Youtube-Kanals von <text:a xlink:type="simple" xlink:href="https://www.youtube.com/channel/UCEw6DBHEN_VcXgxzfrs-hhA/videos" text:style-name="Internet_20_link" text:visited-style-name="Visited_20_Internet_20_Link">kuhlen-unterricht-erleben</text:a> gezeigt:</text:p>
      <text:list text:style-name="List_20_1" text:continue-numbering="false">
        <text:list-item>
          <text:p text:style-name="LastListParagraph_List_20_1_Content_First"> <text:a xlink:type="simple" xlink:href="https://youtu.be/wNdjBAcL7F8" text:style-name="Internet_20_link" text:visited-style-name="Visited_20_Internet_20_Link">IServ Tutorial - Schnellzugriff Modu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serv_allgemeines</dc:title>
  </office:meta>
</office:document-meta>
</file>